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Helvetica Neue" svg:font-family="'Helvetica Neue', Helvetica, Arial, sans-serif"/>
    <style:font-face style:name="Mangal1" svg:font-family="Mangal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paragraph-properties fo:margin-left="0cm" fo:margin-right="0cm" fo:text-align="start" style:justify-single-word="false" fo:orphans="2" fo:widows="2" fo:text-indent="0cm" style:auto-text-indent="false"/>
      <style:text-properties fo:font-variant="normal" fo:text-transform="none" fo:color="#1d2228" style:font-name="Helvetica Neue" fo:font-size="7.80000019073486pt" fo:letter-spacing="normal" fo:font-style="normal" fo:font-weight="normal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">PARMAPRESS</text:p>
      <text:p text:style-name="P1"/>
      <text:p text:style-name="P1">https://www.parmapress24.it/wp-login.php?itsec-hb-token=entrainredazione</text:p>
      <text:p text:style-name="P1"/>
      <text:p text:style-name="P1">Francesca</text:p>
      <text:p text:style-name="P1">F_de_2016_!!!_Vince</text:p>
      <text:p text:style-name="P1"/>
      <text:p text:style-name="P1">Redazione</text:p>
      <text:p text:style-name="P1">6Jct!9h3OM*ruP#49RVOpi7e</text:p>
      <text:p text:style-name="P1"/>
      <text:p text:style-name="P1"/>
      <text:p text:style-name="P1">IL CAFFE QUOTIDIANO</text:p>
      <text:p text:style-name="P1"/>
      <text:p text:style-name="P1">http://www.ilcaffequotidiano.com/wp-login.php?itsec-hb-token=entrainredazione</text:p>
      <text:p text:style-name="P1">Francesca</text:p>
      <text:p text:style-name="P1"/>
      <text:p text:style-name="P1">Vql0dW_mXvR!Q</text:p>
      <text:p text:style-name="P1"/>
      <text:p text:style-name="P1"/>
      <text:p text:style-name="P1">ECODIPARMA</text:p>
      <text:p text:style-name="P1"/>
      <text:p text:style-name="P1">https://www.ecodiparma.it/wp-login.php?itsec-hb-token=redazione</text:p>
      <text:p text:style-name="P1">ecoAdm16</text:p>
      <text:p text:style-name="P1">5AsIFutoSW</text:p>
      <text:p text:style-name="P1"/>
      <text:p text:style-name="P1">IL MATTINO DI PARMA</text:p>
      <text:p text:style-name="P1"/>
      <text:p text:style-name="P1">https://www.ilmattinodiparma.it/wp-login.php?itsec-hb-token=w4heditor</text:p>
      <text:p text:style-name="P1">n))#^m!peX2vD9rRx9lPn9qL</text:p>
      <text:p text:style-name="P1"/>
      <text:p text:style-name="P1">LA VOCE DI REGGIO EMILIA</text:p>
      <text:p text:style-name="P1"/>
      <text:p text:style-name="P1">https://www.lavocedireggioemilia.it/wp-login.php?itsec-hb-token=w4heditor</text:p>
      <text:p text:style-name="P1">user: francesca</text:p>
      <text:p text:style-name="P1">pssw: ciaosonoFra</text:p>
      <text:p text:style-name="P1"/>
      <text:p text:style-name="P1"/>
      <text:p text:style-name="P1">L’INDISCRETO</text:p>
      <text:p text:style-name="P1">https://www.lindiscreto.it/wp-login.php?itsec-hb-token=w4heditor</text:p>
      <text:p text:style-name="P1">10</text:p>
      <text:p text:style-name="P1">http://lindiscreto.it/w4heditor_indi</text:p>
      <text:p text:style-name="P1">user: francesca</text:p>
      <text:p text:style-name="P1">pssw: ciaosonoFra</text:p>
      <text:p text:style-name="P1"/>
      <text:p text:style-name="P1"/>
      <text:p text:style-name="P1">DAYITALIANEWS</text:p>
      <text:p text:style-name="P1"/>
      <text:p text:style-name="P1">https://www.dayitalianews.com/mkl-ytw-qpr/</text:p>
      <text:p text:style-name="P1">https://www.dayitalianews.com/mkl-ytw-qpr/</text:p>
      <text:p text:style-name="P1"/>
      <text:p text:style-name="P1">parma@dayitalianews.com</text:p>
      <text:p text:style-name="P1">Francesca2021</text:p>
      <text:p text:style-name="P1"/>
      <text:p text:style-name="P1">f_devincenzi@yahoo.it</text:p>
      <text:p text:style-name="P1">Francesca2021</text:p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Helvetica Neue" svg:font-family="'Helvetica Neue', Helvetica, Arial, sans-serif"/>
    <style:font-face style:name="Mangal1" svg:font-family="Mangal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it" fo:country="IT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it" fo:country="IT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Francesca  Devincenzi</meta:initial-creator>
    <meta:creation-date>2021-10-22T12:20:26.21</meta:creation-date>
    <dc:date>2021-10-22T13:38:34.44</dc:date>
    <dc:creator>Francesca  Devincenzi</dc:creator>
    <meta:editing-duration>PT44S</meta:editing-duration>
    <meta:editing-cycles>2</meta:editing-cycles>
    <meta:generator>OpenOffice/4.1.7$Win32 OpenOffice.org_project/417m1$Build-9800</meta:generator>
    <meta:document-statistic meta:table-count="0" meta:image-count="0" meta:object-count="0" meta:page-count="1" meta:paragraph-count="34" meta:word-count="47" meta:character-count="906"/>
  </office:meta>
</office:document-meta>
</file>